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center" style:justify-single-word="false"/>
      <style:text-properties fo:font-size="14pt" officeooo:paragraph-rsid="0010fb5f" style:font-size-asian="14pt" style:font-size-complex="14pt"/>
    </style:style>
    <style:style style:name="P2" style:family="paragraph" style:parent-style-name="Standard">
      <style:paragraph-properties fo:line-height="150%"/>
      <style:text-properties fo:font-size="14pt" officeooo:paragraph-rsid="0010fb5f" style:font-size-asian="14pt" style:font-size-complex="14pt"/>
    </style:style>
    <style:style style:name="P3" style:family="paragraph" style:parent-style-name="Standard">
      <style:paragraph-properties fo:line-height="150%" fo:text-align="center" style:justify-single-word="false"/>
      <style:text-properties officeooo:paragraph-rsid="0010fb5f"/>
    </style:style>
    <style:style style:name="P4" style:family="paragraph" style:parent-style-name="Standard">
      <style:paragraph-properties fo:line-height="150%"/>
      <style:text-properties officeooo:paragraph-rsid="0010fb5f"/>
    </style:style>
    <style:style style:name="P5" style:family="paragraph" style:parent-style-name="Standard">
      <style:paragraph-properties fo:line-height="150%" fo:text-align="start" style:justify-single-word="false"/>
      <style:text-properties fo:font-size="15pt" officeooo:paragraph-rsid="0010fb5f" style:font-size-asian="15pt" style:font-size-complex="15pt"/>
    </style:style>
    <style:style style:name="P6" style:family="paragraph" style:parent-style-name="Standard">
      <style:paragraph-properties fo:line-height="150%" fo:text-align="center" style:justify-single-word="false"/>
      <style:text-properties fo:font-size="15pt" officeooo:paragraph-rsid="0010fb5f" style:font-size-asian="15pt" style:font-size-complex="15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style:text-underline-style="solid" style:text-underline-width="auto" style:text-underline-color="font-color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1">ISCRIZIONE <text:s text:c="2"/>EDUCAZIONE <text:s/>FAMILIARE</text:span></text:p>
      <text:p text:style-name="P1"/>
      <text:p text:style-name="P2"/>
      <text:p text:style-name="P5">Il/la sottoscritto/a ...................................................................................................</text:p>
      <text:p text:style-name="P5">genitore di................................................................................ iscritto nell'istituto comprensivo Empoli ovest alla Scuola dell'infanzia.............................................. tel. .............................................. E-mail................................................................</text:p>
      <text:p text:style-name="P5"><text:s/></text:p>
      <text:p text:style-name="P6"><text:s/>CHIEDE <text:s/></text:p>
      <text:p text:style-name="P6"/>
      <text:p text:style-name="P5"><text:s/>di iscriversi ai sei incontri di educazione familiare che si terranno presso la scuola dell'infanzia Pianezzoli, via di Pianezzoli 8/a-Empoli.</text:p>
      <text:p text:style-name="P5"/>
      <text:p text:style-name="P5">Per la buona riuscita di ogni incontro, <text:span text:style-name="T2">saranno accettate un max. di 20 iscrizioni.</text:span></text:p>
      <text:p text:style-name="P5"/>
      <text:p text:style-name="P2">Si ricorda che, trattandosi di un percorso, si consiglia la partecipazione dei genitori iscritti a tutti gli incontri previsti.</text:p>
      <text:p text:style-name="P2"/>
      <text:p text:style-name="P2"><text:s text:c="72"/>Firma</text:p>
      <text:p text:style-name="P2"/>
      <text:p text:style-name="P2"><text:s text:c="46"/>....................................................................</text:p>
      <text:p text:style-name="P2"/>
      <text:p text:style-name="P2"/>
      <text:p text:style-name="P4"><text:span text:style-name="T1">Contatti: </text:span><text:a xlink:type="simple" xlink:href="mailto:ombretta.gabbrielli@istitutocomprensivoempoliovest.edu.it" text:style-name="Internet_20_link" text:visited-style-name="Visited_20_Internet_20_Link"><text:span text:style-name="T1">ombretta.gabbrielli@istitutocomprensivoempoliovest.edu.it</text:span></text:a></text:p>
      <text:p text:style-name="P2"><text:s text:c="15"/>tel. Scuola dell'infanzia Pianezzoli 0571/931130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1-16T15:35:06.147000000</meta:creation-date>
    <dc:date>2024-01-16T15:35:43.640000000</dc:date>
    <meta:editing-duration>PT37S</meta:editing-duration>
    <meta:editing-cycles>1</meta:editing-cycles>
    <meta:document-statistic meta:table-count="0" meta:image-count="0" meta:object-count="0" meta:page-count="1" meta:paragraph-count="12" meta:word-count="82" meta:character-count="1172" meta:non-whitespace-character-count="960"/>
    <meta:generator>LibreOffice/7.5.4.2$Windows_X86_64 LibreOffice_project/36ccfdc35048b057fd9854c757a8b67ec53977b6</meta:generator>
  </office:meta>
</office:document-meta>
</file>